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Text_20_body">
      <style:text-properties officeooo:paragraph-rsid="0004b735"/>
    </style:style>
    <style:style style:name="T1" style:family="text">
      <style:text-properties officeooo:rsid="0004b73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[Your Full Name]<text:line-break/>Temporary Accommodation Address]<text:line-break/>[Postcode]<text:line-break/>[Telephone Number]<text:line-break/>[Email Address]</text:p>
      <text:p text:style-name="Text_20_body"><text:s/>[Date]</text:p>
      <text:p text:style-name="Text_20_body">To: <text:s text:c="7"/>[Local Council / Housing Provider Name]</text:p>
      <text:p text:style-name="Text_20_body"><text:line-break/>Housing Department / Temporary Accommodation Team</text:p>
      <text:p text:style-name="Text_20_body">Formal Complaint Regarding Temporary Accommodation &amp; Housing Support</text:p>
      <text:p text:style-name="Text_20_body">Dear Sir/Madam,</text:p>
      <text:p text:style-name="Text_20_body">I am writing to make a formal complaint regarding my current temporary accommodation and the support I have received while experiencing homelessness.</text:p>
      <text:p text:style-name="Text_20_body">I am currently placed at:</text:p>
      <text:p text:style-name="Text_20_body"><text:s text:c="9"/>[Temporary Accommodation Address]</text:p>
      <text:p text:style-name="P1">I wish to raise concerns regarding the following issues:</text:p>
      <text:p text:style-name="P1"><text:s text:c="10"/>[Describe accommodation concerns]</text:p>
      <text:p text:style-name="Text_20_body"><text:s text:c="10"/>[Safety concerns]</text:p>
      <text:p text:style-name="Text_20_body"><text:s text:c="11"/><text:span text:style-name="T1">(</text:span>Unsuitable living conditions]</text:p>
      <text:p text:style-name="Text_20_body"><text:s text:c="10"/>[Repairs or maintenance issues]</text:p>
      <text:p text:style-name="Text_20_body"><text:s text:c="11"/>[Impact on children or family well being]</text:p>
      <text:p text:style-name="Text_20_body"><text:s text:c="10"/>[Mental or physical health concerns]</text:p>
      <text:p text:style-name="Text_20_body"><text:s text:c="10"/>[Communication issues]</text:p>
      <text:p text:style-name="Text_20_body"><text:s text:c="10"/>[Lack of support or delayed responses]</text:p>
      <text:p text:style-name="Text_20_body"><text:s text:c="10"/>[Safeguarding concerns if applicable]</text:p>
      <text:p text:style-name="Text_20_body">The current situation is having a serious impact on my wellbeing and stability. I am experiencing stress, emotional strain, and ongoing uncertainty while trying to secure safe and suitable accommodation.</text:p>
      <text:p text:style-name="Text_20_body">Examples of concerns include:</text:p>
      <text:p text:style-name="Text_20_body"><text:s text:c="5"/>[Example 1]</text:p>
      <text:p text:style-name="Text_20_body"><text:s text:c="5"/>[Example 2]</text:p>
      <text:p text:style-name="Text_20_body"><text:s text:c="6"/>[Example 3]</text:p>
      <text:p text:style-name="Text_20_body"/>
      <text:p text:style-name="Text_20_body">I believe these concerns require urgent review, particularly due to:</text:p>
      <text:p text:style-name="Text_20_body"><text:soft-page-break/><text:s text:c="6"/>[Children involved]</text:p>
      <text:p text:style-name="Text_20_body"><text:s text:c="7"/>[Health conditions]</text:p>
      <text:p text:style-name="Text_20_body"><text:s text:c="7"/>[Disability or accessibility needs]</text:p>
      <text:p text:style-name="Text_20_body"><text:s text:c="6"/>[Safeguarding concerns]</text:p>
      <text:p text:style-name="Text_20_body"><text:s text:c="6"/>[Mental health impacts]</text:p>
      <text:p text:style-name="Text_20_body"><text:s text:c="6"/>[Risk of harm or instability]</text:p>
      <text:p text:style-name="Text_20_body">I respectfully request:</text:p>
      <text:p text:style-name="Text_20_body"><text:s text:c="6"/>(A full review of my temporary accommodation situation)</text:p>
      <text:p text:style-name="Text_20_body"><text:s text:c="7"/>(Repairs or safety issues to be addressed urgently)</text:p>
      <text:p text:style-name="Text_20_body"><text:s text:c="7"/>(Improved communication and support)</text:p>
      <text:p text:style-name="Text_20_body"><text:s text:c="6"/> (Consideration of my wellbeing and any vulnerabilities)</text:p>
      <text:p text:style-name="Text_20_body"/>
      <text:p text:style-name="Text_20_body">A written response explaining what action will be taken</text:p>
      <text:p text:style-name="Text_20_body">Please treat this complaint seriously and confirm receipt of this letter.</text:p>
      <text:p text:style-name="Text_20_body">If necessary, I may seek further advice or escalate the matter through the council complaints procedure, housing ombudsman, safeguarding services, or other appropriate organisations.</text:p>
      <text:p text:style-name="Text_20_body">I would appreciate a response within the council’s published complaints timescales.</text:p>
      <text:p text:style-name="Text_20_body">Yours faithfully,</text:p>
      <text:p text:style-name="Text_20_body">[Your Full Name]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GB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5-28T13:07:35.834000000</meta:creation-date>
    <dc:date>2026-05-28T13:12:57.285000000</dc:date>
    <meta:editing-duration>PT5M23S</meta:editing-duration>
    <meta:editing-cycles>1</meta:editing-cycles>
    <meta:document-statistic meta:table-count="0" meta:image-count="0" meta:object-count="0" meta:page-count="2" meta:paragraph-count="42" meta:word-count="268" meta:character-count="2142" meta:non-whitespace-character-count="1725"/>
    <meta:generator>Neat_Office/6.2.8.2$Windows_x86 LibreOffice_project/</meta:generator>
  </office:meta>
</office:document-meta>
</file>